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853385c332a9f3caa3984f75ffacef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<text:line-break/><text:line-break/><text:line-break/></text:p>
      <text:h text:style-name="Heading_20_1" text:outline-level="1"><text:bookmark-start text:name="__RefHeading___passage_du_cinema_4992_le_livre_impossible_1"/><text:bookmark-start text:name="passage_du_cinema_4992_le_livre_impossible"/>passage du cinéma, 4992 [le livre impossible]<text:bookmark-end text:name="__RefHeading___passage_du_cinema_4992_le_livre_impossible_1"/><text:bookmark-end text:name="passage_du_cinema_4992_le_livre_impossible"/></text:h>
      <text:p text:style-name="Text_20_body"><draw:frame draw:style-name="" draw:name="" text:anchor-type="as-char" draw:z-index="0" svg:width="11.244791666667cm" svg:height="8.4402083333333cm"><draw:image xlink:href="Pictures/853385c332a9f3caa3984f75ffacefbf.jpg" xlink:type="simple" xlink:show="embed" xlink:actuate="onLoad"/></draw:frame></text:p>
      <text:p text:style-name="Text_20_body"><text:a xlink:type="simple" xlink:href="https://www.ouvrirlecinema.org/wiki2/doku.php?id=l_etat_des_choses">l'état des choses</text:a></text:p>
      <text:p text:style-name="Text_20_body"><text:a xlink:type="simple" xlink:href="https://www.ouvrirlecinema.org/wiki2/doku.php?id=mode_d_emploi">mode d'emploi</text:a></text:p>
      <text:p text:style-name="Text_20_body"><text:a xlink:type="simple" xlink:href="https://www.ouvrirlecinema.org/wiki2/doku.php?id=le_cinema_sorti_de_ses_gonds">le cinéma sorti de ses gonds</text:a></text:p>
      <text:p text:style-name="Text_20_body"><text:a xlink:type="simple" xlink:href="https://www.ouvrirlecinema.org/wiki2/doku.php?id=l_index_des_entrees">l'index des entrées</text:a></text:p>
      <text:p text:style-name="Text_20_body"><text:a xlink:type="simple" xlink:href="https://www.ouvrirlecinema.org/wiki2/doku.php?id=premieres_pages">premières pages</text:a></text:p>
      <text:p text:style-name="Text_20_body"><text:a xlink:type="simple" xlink:href="https://www.ouvrirlecinema.org/wiki2/doku.php?id=batir">bâtir</text:a></text:p>
      <text:p text:style-name="Text_20_body"><text:a xlink:type="simple" xlink:href="https://www.ouvrirlecinema.org/wiki2/doku.php?id=le_carnet_du_scribe">le carnet du scribe</text:a></text:p>
      <text:p text:style-name="Text_20_body"><text:a xlink:type="simple" xlink:href="https://www.ouvrirlecinema.org/wiki2/doku.php?id=le_carnet_des_lecteurs">le carnet des lecteurs</text:a></text:p>
      <text:p text:style-name="Text_20_body"><text:a xlink:type="simple" xlink:href="https://www.ouvrirlecinema.org/wiki2/doku.php?id=chronique_des_revues">chronique des revues</text:a></text:p>
      <text:p text:style-name="Text_20_body"><text:a xlink:type="simple" xlink:href="https://www.ouvrirlecinema.org/wiki2/doku.php?id=totem">totem</text:a></text:p>
      <text:p text:style-name="Text_20_body"><text:a xlink:type="simple" xlink:href="https://www.ouvrirlecinema.org/wiki2/doku.php?id=version_chiffree">version chiffrée</text:a></text:p>
      <text:p text:style-name="Text_20_body"><text:a xlink:type="simple" xlink:href="https://www.ouvrirlecinema.org/wiki2/doku.php?id=passage_des_possibilites">passage des possibilités</text:a></text:p>
      <text:p text:style-name="Text_20_body"><text:a xlink:type="simple" xlink:href="https://www.ouvrirlecinema.org/wiki2/doku.php?id=mais_c_est_un_livre_que_je_voulais_faire">mais c'est un livre que je voulais faire</text:a></text:p>
      <text:p text:style-name="Text_20_body"><text:a xlink:type="simple" xlink:href="https://www.ouvrirlecinema.org/wiki2/doku.php?id=avis_de_recherche">avis de recherche</text:a></text:p>
      <text:p text:style-name="Text_20_body"><text:a xlink:type="simple" xlink:href="https://www.ouvrirlecinema.org/wiki2/doku.php?id=deposez_vos_commentaires">déposez vos commentaires</text:a></text:p>
      <text:p text:style-name="Text_20_body"><text:line-break/><text:a xlink:type="simple" xlink:href="http://www.ouvrirlecinema.org">Ouvrir le cinéma</text:a></text:p>
      <text:p text:style-name="Text_20_body">(<text:span text:style-name="Source_20_Text"><text:span text:style-name="Emphasis">1er février 2016 : Le wiki est en reconstruction suite à une fausse manip' qui a effacé 2 ans de mises à jour ! <text:line-break/>

dernière mise à jour : 17 avril 2013</text:span></text:span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